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2" style:parent-style-name="內文" style:family="paragraph">
      <style:paragraph-properties fo:text-align="justify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3" style:parent-style-name="清單段落" style:list-style-name="LFO1" style:family="paragraph">
      <style:paragraph-properties fo:text-align="justify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4" style:parent-style-name="清單段落" style:list-style-name="LFO1" style:family="paragraph">
      <style:paragraph-properties fo:text-align="justify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5" style:parent-style-name="內文" style:family="paragraph">
      <style:paragraph-properties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6" style:parent-style-name="內文" style:family="paragraph">
      <style:paragraph-properties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8" style:family="table-column">
      <style:table-column-properties style:column-width="1.3791in"/>
    </style:style>
    <style:style style:name="TableColumn9" style:family="table-column">
      <style:table-column-properties style:column-width="2.2638in"/>
    </style:style>
    <style:style style:name="TableColumn10" style:family="table-column">
      <style:table-column-properties style:column-width="2.3583in"/>
    </style:style>
    <style:style style:name="Table7" style:family="table">
      <style:table-properties style:width="6.0013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18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9" style:family="table-row">
      <style:table-row-properties style:min-row-height="0.5909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6" style:family="table-row">
      <style:table-row-properties style:min-row-height="0.5909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29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4" style:family="table-row">
      <style:table-row-properties style:min-row-height="0.5909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37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42" style:family="table-row">
      <style:table-row-properties style:min-row-height="0.5909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45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0" style:family="table-row">
      <style:table-row-properties style:min-row-height="0.5909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53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8" style:family="table-row">
      <style:table-row-properties style:min-row-height="0.5909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61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6" style:family="table-row">
      <style:table-row-properties style:min-row-height="0.5909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69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74" style:parent-style-name="內文" style:family="paragraph">
      <style:paragraph-properties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75" style:parent-style-name="內文" style:family="paragraph">
      <style:paragraph-properties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76" style:parent-style-name="內文" style:family="paragraph">
      <style:paragraph-properties fo:text-align="end" fo:line-height="0.2916in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高等教育深耕計畫<text:s text:c="2"/>專任助理面試委員名單</text:p>
      <text:p text:style-name="P2">說明：</text:p>
      <text:list text:style-name="LFO1" text:continue-numbering="true">
        <text:list-item>
          <text:p text:style-name="P3">依「國立宜蘭大學高等教育深耕計畫專任助理聘僱及管理要點」第三點：「辦理新聘專任助理甄選，由用人單位組成五人之甄選小組辦理面試，面試小組成員由用人單位委員、分項計畫主持人(用人單位主管)及教學發展中心主任三人及本會委員二人擔任。」</text:p>
        </text:list-item>
        <text:list-item>
          <text:p text:style-name="P4">請鈞長於建議委員名單排序，再由用人單位依排序安排面試時程。</text:p>
        </text:list-item>
      </text:list>
      <text:p text:style-name="P5"/>
      <text:p text:style-name="P6">建議委員名單：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職稱</text:p>
          </table:table-cell>
          <table:table-cell table:style-name="TableCell14">
            <text:p text:style-name="P15">姓名</text:p>
          </table:table-cell>
          <table:table-cell table:style-name="TableCell16">
            <text:p text:style-name="P17">擔任面試委員排序</text:p>
            <text:p text:style-name="P18">(請依優先順序填寫1~5)</text:p>
          </table:table-cell>
        </table:table-row>
        <table:table-row table:style-name="TableRow19">
          <table:table-cell table:style-name="TableCell20">
            <text:p text:style-name="P21">學術副校長</text:p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分項一</text:p>
            <text:p text:style-name="P29">計畫主持人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分項二</text:p>
            <text:p text:style-name="P37">計畫主持人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分項三</text:p>
            <text:p text:style-name="P45">計畫主持人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分項四</text:p>
            <text:p text:style-name="P53">計畫主持人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分項五</text:p>
            <text:p text:style-name="P61">計畫主持人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分項六</text:p>
            <text:p text:style-name="P69">計畫主持人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</table:table>
      <text:p text:style-name="P74"/>
      <text:p text:style-name="P75"/>
      <text:p text:style-name="P76"><text:span text:style-name="T77">校長：</text:span><text:span text:style-name="T78">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05T03:57:00Z</meta:creation-date>
    <dc:date>2026-08-05T03:57:00Z</dc:date>
    <meta:print-date>2026-04-20T01:3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